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plaatsen van steiger, bouwkraan, toilet en schaftkeet 31-8-2026 tot 17-12-2027 op locatie Hoge Ham 172, 5104JM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24 augustus 2026 een beslissing genomen op de aanvraag van een omgevingsvergunning voor plaatsen van steiger, bouwkraan, toilet en schaftkeet 31-8-2026 tot 17-12-2027 op locatie Hoge Ham 172, 5104JM Dongen, geregistreerd onder zaaknummer Z2026-00001321.</text:p>
            <text:p text:style-name="common-al">De vergunning is verleend.</text:p>
            <text:p text:style-name="common-al">Het besluit heeft betrekking op de volgende activiteit(en):</text:p>
            <text:list text:style-name="id1-3-2-1-1-4">
              <text:list-item text:style-override="id1-3-2-1-1-4-1">
                <text:number>•</text:number>
                <text:p text:style-name="al">opslaan roerende zaken</text:p>
              </text:list-item>
            </text:list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Inzage</text:p>
            <text:p text:style-name="common-al">U vindt het besluit en de bijbehorende stukken als bijlagen bij deze publicatie onder ‘Bekijk documenten’. U kunt deze stukken digitaal bekijken tot zes weken na 24 augustus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Bent u het niet eens met het besluit?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24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Wilt u voorkomen dat de werkzaamheden starten of doorgaan?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145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21</meta:user-defined>
    <meta:user-defined meta:name="DCTERMS.abstract">Hoge Ham 172, 5104JM Dongen</meta:user-defined>
    <dc:language>nl</dc:language>
    <meta:user-defined meta:name="OVERHEIDop.locatietype/OVERHEIDop.gebiedsmarkering">Vlak</meta:user-defined>
    <meta:user-defined meta:name="DC.title">Besluit op aanvraag omgevingsvergunning voor plaatsen van steiger, bouwkraan, toilet en schaftkeet 31-8-2026 tot 17-12-2027 op locatie Hoge Ham 172, 5104JM Dongen</meta:user-defined>
    <meta:user-defined meta:name="OVERHEIDop.datumEindeReactietermijn">2026-10-05</meta:user-defined>
    <meta:user-defined meta:name="OVERHEIDop.terinzageleggingBG">https://jeleefomgeving.nl/inzien/001325978/02d86a83-e98b-4a8a-b175-ebd2e49d92d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57</meta:user-defined>
    <meta:user-defined meta:name="OVERHEIDop.GmbID/DC.identifier">gmb-2026-401457</meta:user-defined>
    <meta:user-defined meta:name="OVERHEIDop.versieInformatie"/>
  </office:meta>
</office:document-meta>
</file>