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BRUIK OPENBARE WEG – HASPELSTRAAT 24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p text:style-name="tussenkopcur">-  Haspelstraat 24, 5261 SP Vught, container plaatsen van 10-9-2026 t/m 12-11-2026, Z26-311786</text:p>
            <text:p text:style-name="al"/>
            <text:p text:style-name="tussenkopcur">De ontheffing is verzonden op 24 augustus 2026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14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GEBRUIK OPENBARE WEG – HASPELSTRAAT 24,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56</meta:user-defined>
    <meta:user-defined meta:name="OVERHEIDop.GmbID/DC.identifier">gmb-2026-401456</meta:user-defined>
    <meta:user-defined meta:name="OVERHEIDop.versieInformatie"/>
  </office:meta>
</office:document-meta>
</file>