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e omgevingsvergunning - buitenplanse omgevingsplanactiviteit, het plaatsen van een historisch informatiebordjes (BOPA), diverse locaties , Gytsjerk </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plaatsen van een historisch informatiebordjes (BOPA), diverse locaties , Gytsjerk </text:p>
            <text:p text:style-name="common-al">Zaaknummer: TZ2026-001798</text:p>
            <text:p text:style-name="common-al">Zaakadres: diverse locaties , Gytsjerk </text:p>
            <text:p text:style-name="common-al">Omschrijving: het plaatsen van een historisch informatiebordjes (BOPA)</text:p>
            <text:p text:style-name="common-al">Datum ontvangst: 17-07-2026</text:p>
            <text:p text:style-name="common-al">Datum bekendmaking: 20-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014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798</meta:user-defined>
    <meta:user-defined meta:name="DCTERMS.abstract">het plaatsen van een historisch informatiebordjes (BOPA)</meta:user-defined>
    <dc:language>nl</dc:language>
    <meta:user-defined meta:name="DC.title">Gemeente Tytsjerksteradiel - verleende omgevingsvergunning - buitenplanse omgevingsplanactiviteit, het plaatsen van een historisch informatiebordjes (BOPA), diverse locaties , Gytsjerk</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031</meta:user-defined>
    <meta:user-defined meta:name="OVERHEIDop.publicationIssue">401451</meta:user-defined>
    <meta:user-defined meta:name="OVERHEIDop.GmbID/DC.identifier">gmb-2026-401451</meta:user-defined>
    <meta:user-defined meta:name="OVERHEIDop.versieInformatie"/>
  </office:meta>
</office:document-meta>
</file>