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plaatsen van een dakkapel op de voorgevel, Savelsbos 55 2134EP Hoofddorp, DSO-nummer: 2026072900832, Zaaknummer: 039413658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29-07-2026 de volgende aanvraag te hebben ontvangen voor een omgevingsvergunning:</text:p>
            <text:p text:style-name="common-al">het plaatsen van een dakkapel op de voorgevel, Savelsbos 55 2134EP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14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58100</meta:user-defined>
    <meta:user-defined meta:name="DCTERMS.abstract">het plaatsen van een dakkapel op de voorgevel</meta:user-defined>
    <dc:language>nl</dc:language>
    <meta:user-defined meta:name="OVERHEIDop.locatietype/OVERHEIDop.gebiedsmarkering">Vlak</meta:user-defined>
    <meta:user-defined meta:name="DC.title">Ingediende aanvraag omgevingsvergunning, het plaatsen van een dakkapel op de voorgevel, Savelsbos 55 2134EP Hoofddorp, DSO-nummer: 2026072900832, Zaaknummer: 03941365810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48</meta:user-defined>
    <meta:user-defined meta:name="OVERHEIDop.GmbID/DC.identifier">gmb-2026-401448</meta:user-defined>
    <meta:user-defined meta:name="OVERHEIDop.versieInformatie"/>
  </office:meta>
</office:document-meta>
</file>