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vergunning voor het wijzigen van 8 naar 10 appartementsrechten, 1e Daalsedijk 300H en 300J, 3513TL Utrecht, GU-Z2026-00530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op de aanvraag voor het onderstaande adres een besluit is genomen:</text:p>
            <text:p text:style-name="common-al">1e Daalsedijk 300H en 300J, 3513TL Utrecht</text:p>
            <text:p text:style-name="common-al">GU-Z2026-0053006</text:p>
            <text:p text:style-name="common-al">het wijzigen van 8 naar 10 appartementsrechten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44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4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4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GU-Z2026-0053006</meta:user-defined>
    <meta:user-defined meta:name="DCTERMS.abstract">Verleende vergunning voor het wijzigen van 8 naar 10 appartementsrechten, 1e Daalsedijk 300H en 300J, 3513TL Utrecht, GU-Z2026-0053006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ende vergunning voor het wijzigen van 8 naar 10 appartementsrechten, 1e Daalsedijk 300H en 300J, 3513TL Utrecht, GU-Z2026-0053006</meta:user-defined>
    <meta:user-defined meta:name="OVERHEIDop.datumEindeReactietermijn">2026-10-05</meta:user-defined>
    <meta:user-defined meta:name="OVERHEIDop.terinzageleggingBG">https://jeleefomgeving.nl/inzien/002220647/6aaad384-babe-4aed-9780-f36a937a6da1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47</meta:user-defined>
    <meta:user-defined meta:name="OVERHEIDop.GmbID/DC.identifier">gmb-2026-401447</meta:user-defined>
    <meta:user-defined meta:name="OVERHEIDop.versieInformatie"/>
  </office:meta>
</office:document-meta>
</file>