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venementenvergunning, Bosberg 2A, 8426GJ Appelsch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met zaaknummer Z2026-00004499 voor een Evenementenvergunning op de locatie Bosberg 2A, 8426GJ Appelscha. De vergunning is verleend. Het besluit betreft:</text:p>
            <text:p text:style-name="common-al">Bosbergtoren trappenloop op 19 september 2026 en bevat de volgende activiteiten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  <text:list-item text:style-override="id1-3-2-1-1-3-2">
                <text:number>•</text:number>
                <text:p text:style-name="al">Produceren geluid</text:p>
              </text:list-item>
              <text:list-item text:style-override="id1-3-2-1-1-3-3">
                <text:number>•</text:number>
                <text:p text:style-name="al">Gebruik openbare ruimte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5 okto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5 okto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499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40144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4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499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Evenementenvergunning, Bosberg 2A, 8426GJ Appelsch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41</meta:user-defined>
    <meta:user-defined meta:name="OVERHEIDop.GmbID/DC.identifier">gmb-2026-401441</meta:user-defined>
    <meta:user-defined meta:name="OVERHEIDop.versieInformatie"/>
  </office:meta>
</office:document-meta>
</file>