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mgevingsvergunning verleend voor Kadastraal bekend gemeente Enkhuizen, sectie D, nummers 3575, 3767, 3577, 3538, 3579, 3613, 3581, 3578, 3536 en sectie F, nummers 3537 en 3504 (alle nummers gedeeltelijk), nabij Stationsplein, Enkhuizen (wijzigen en vernieuwen van de sporenlay-ou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Enkhuizen een omgevingsvergunning verleend aan ProRail B.V. Het gaat over het wijzigen (vernieuwen) van de sporenlay-out van het spoorwegemplacement Enkhuizen. De wijziging betreft het verwijderen van een spoor en een aantal wissels, het beveiligingssysteem en de bovenleiding aanpassen en het vernieuwen van enkele sporen en wissels gelegen aan betreft kadastraal bekend gemeente Enkhuizen, sectie D, nummers 3575, 3767, 3577, 3538, 3579, 3613, 3581, 3578 en 3536 en sectie F, nummers 3537 en 3504 (alle nummers gedeeltelijk) te Enkhuizen. Het besluit heeft het kenmerk OMG-075004/Z26-0813306.</text:p>
            <text:p text:style-name="common-al">Het besluit gaat over de aangewezen milieubelastende activiteit 'het exploiteren van een spoorwegemplacement'</text:p>
            <text:p text:style-name="common-al">Het besluit regelt de verlening van een omgevingsvergunning voor het wijzigen en vernieuwen van de sporenlay-out van het spoorwegemplacement Enkhuizen.</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span text:style-name="nadrukvet"/></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het college van burgemeester en wethouders van gemeente Enkhuizen (gemeente Enkhuizen, postbus 20, 1610 AA Bovenkarspel). Het bezwaarschrift moet in ieder geval het volgende bevatten:</text:p>
            <text:p text:style-name="common-al"/>
            <text:list text:style-name="id1-3-2-1-1-9">
              <text:list-item text:style-override="id1-3-2-1-1-9-1">
                <text:number>1.</text:number>
                <text:p text:style-name="al">- uw naam, adres, postcode en woonplaats;</text:p>
              </text:list-item>
              <text:list-item text:style-override="id1-3-2-1-1-9-2">
                <text:number>2.</text:number>
                <text:p text:style-name="al">- de datum;</text:p>
              </text:list-item>
              <text:list-item text:style-override="id1-3-2-1-1-9-3">
                <text:number>3.</text:number>
                <text:p text:style-name="al">- over welke beschikking het gaat (u kunt het beste een kopie van dit besluit bijsluiten);</text:p>
              </text:list-item>
              <text:list-item text:style-override="id1-3-2-1-1-9-4">
                <text:number>4.</text:number>
                <text:p text:style-name="al">- de reden(en) waarom u het niet eens bent met het besluit;</text:p>
              </text:list-item>
              <text:list-item text:style-override="id1-3-2-1-1-9-5">
                <text:number>5.</text:number>
                <text:p text:style-name="al">- uw handtekening.</text:p>
              </text:list-item>
            </text:list>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75004/Z26-081330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14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75004/Z26-0813306</meta:user-defined>
    <dc:language>nl</dc:language>
    <meta:user-defined meta:name="OVERHEIDop.locatietype/OVERHEIDop.gebiedsmarkering">Vlak</meta:user-defined>
    <meta:user-defined meta:name="DC.title">Omgevingsvergunning verleend voor Kadastraal bekend gemeente Enkhuizen, sectie D, nummers 3575, 3767, 3577, 3538, 3579, 3613, 3581, 3578, 3536 en sectie F, nummers 3537 en 3504 (alle nummers gedeeltelijk), nabij Stationsplein, Enkhuizen (wijzigen en vernieuwen van de sporenlay-out)</meta:user-defined>
    <meta:user-defined meta:name="OVERHEIDop.datumEindeReactietermijn">2026-10-08</meta:user-defined>
    <meta:user-defined meta:name="OVERHEIDop.TilID/OVERHEIDop.terinzageleggingOP">til-2026-33628</meta:user-defined>
    <meta:user-defined meta:name="DCTERMS.W3CDTF/DCTERMS.available">2026-08-26</meta:user-defined>
    <meta:user-defined meta:name="DCTERMS.W3CDTF/OVERHEIDop.jaargang">2026</meta:user-defined>
    <meta:user-defined meta:name="OVERHEIDop.publicationIssue">401435</meta:user-defined>
    <meta:user-defined meta:name="OVERHEIDop.GmbID/DC.identifier">gmb-2026-401435</meta:user-defined>
    <meta:user-defined meta:name="OVERHEIDop.versieInformatie"/>
  </office:meta>
</office:document-meta>
</file>