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lantenoord 220, 2544 KT 's-Gravenhage, Plantenoord 238, 2544 KT 's-Gravenhage, Plantenoord 218, 2544 KT 's-Gravenhage, Plantenoord 228, 2544 KT 's-Gravenhage, Plantenoord 222, 2544 KT '</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 Plantenoord 218 tot en met 270</text:span>
          </text:p>
            <text:p text:style-name="common-al">
            <text:span text:style-name="nadrukvet">
              <text:span text:style-name="nadrukcur"/>
            </text:span>
          </text:p>
            <text:p text:style-name="common-al">
            <text:span text:style-name="nadrukvet">
              <text:span text:style-name="nadrukcur">Ons kenmerk: </text:span>
            </text:span>VTH2026-67530</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Plantenoord 220, 2544 KT 's-Gravenhage, Plantenoord 238, 2544 KT 's-Gravenhage, Plantenoord 218, 2544 KT 's-Gravenhage, Plantenoord 228, 2544 KT 's-Gravenhage, Plantenoord 222, 2544 KT 's-Gravenhage, Plantenoord 224, 2544 KT 's-Gravenhage, Plantenoord 230, 2544 KT 's-Gravenhage, Plantenoord 232, 2544 KT 's-Gravenhage, Plantenoord 234, 2544 KT 's-Gravenhage, Plantenoord 236, 2544 KT 's-Gravenhage, Plantenoord 240, 2544 KT 's-Gravenhage, Plantenoord 242, 2544 KT 's-Gravenhage, Plantenoord 246, 2544 KT 's-Gravenhage, Plantenoord 250, 2544 KT 's-Gravenhage, Plantenoord 252, 2544 KT 's-Gravenhage, Plantenoord 254, 2544 KT 's-Gravenhage, Plantenoord 258, 2544 KT 's-Gravenhage, Plantenoord 260, 2544 KT 's-Gravenhage, Plantenoord 264, 2544 KT 's-Gravenhage, Plantenoord 266, 2544 KT 's-Gravenhage, Plantenoord 268, 2544 KT 's-Gravenhage, Plantenoord 270, 2544 KT 's-Gravenhage, Plantenoord 256, 2544 KT 's-Gravenhage, Plantenoord 248, 2544 KT 's-Gravenhage</text:p>
            <text:p text:style-name="common-al">
            
          </text:p>
            <text:p text:style-name="common-al">
            <text:span text:style-name="nadrukvet">
              <text:span text:style-name="nadrukcur">Ontvangstdatum aanvraag:</text:span>
            </text:span>
          </text:p>
            <text:p text:style-name="common-al">2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4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530</meta:user-defined>
    <meta:user-defined meta:name="DCTERMS.abstract">het verwijderen van asbesthoudende materialen uit de panden Plantenoord 218 tot en met 270</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Plantenoord 220, 2544 KT 's-Gravenhage, Plantenoord 238, 2544 KT 's-Gravenhage, Plantenoord 218, 2544 KT 's-Gravenhage, Plantenoord 228, 2544 KT 's-Gravenhage, Plantenoord 222, 2544 KT '</meta:user-defined>
    <meta:user-defined meta:name="DCTERMS.W3CDTF/DCTERMS.available">2026-08-26</meta:user-defined>
    <meta:user-defined meta:name="DCTERMS.W3CDTF/OVERHEIDop.jaargang">2026</meta:user-defined>
    <meta:user-defined meta:name="OVERHEIDop.publicationIssue">401434</meta:user-defined>
    <meta:user-defined meta:name="OVERHEIDop.GmbID/DC.identifier">gmb-2026-401434</meta:user-defined>
    <meta:user-defined meta:name="OVERHEIDop.versieInformatie"/>
  </office:meta>
</office:document-meta>
</file>