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het ophogen van een perceel - aan de Steffensreed (Drachten, B, 4646)</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aan de Steffensreed (Drachten, B, 4646), het ophogen van een perceel, ontvangen: 23 augustus 2026. De aanvraag is geregistreerd onder zaaknummer Z2026-00002580.</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14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580</meta:user-defined>
    <meta:user-defined meta:name="DCTERMS.abstract">Aanvraag omgevingsvergunning: aan de Steffensreed (Drachten, B, 4646), het ophogen van een perceel, ontvangen: 23 augustus 2026, zaaknummer: Z2026-00002580</meta:user-defined>
    <dc:language>nl</dc:language>
    <meta:user-defined meta:name="OVERHEIDop.locatietype/OVERHEIDop.gebiedsmarkering">Vlak</meta:user-defined>
    <meta:user-defined meta:name="DC.title">Gemeente Smallingerland - aanvraag omgevingsvergunning - het ophogen van een perceel - aan de Steffensreed (Drachten, B, 4646)</meta:user-defined>
    <meta:user-defined meta:name="DCTERMS.W3CDTF/DCTERMS.available">2026-08-26</meta:user-defined>
    <meta:user-defined meta:name="DCTERMS.W3CDTF/OVERHEIDop.jaargang">2026</meta:user-defined>
    <meta:user-defined meta:name="OVERHEIDop.publicationIssue">401432</meta:user-defined>
    <meta:user-defined meta:name="OVERHEIDop.GmbID/DC.identifier">gmb-2026-401432</meta:user-defined>
    <meta:user-defined meta:name="OVERHEIDop.versieInformatie"/>
  </office:meta>
</office:document-meta>
</file>