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veranda aan Troelstralaan 232 2624GB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roelstralaan 232 2624GB Delft | het bouwen van een veranda | 2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79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4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79</meta:user-defined>
    <meta:user-defined meta:name="DCTERMS.abstract">veranda 3rd floor</meta:user-defined>
    <dc:language>nl</dc:language>
    <meta:user-defined meta:name="OVERHEIDop.locatietype/OVERHEIDop.gebiedsmarkering">Vlak</meta:user-defined>
    <meta:user-defined meta:name="DC.title">Aanvraag vergunning voor het bouwen van een veranda aan Troelstralaan 232 2624GB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30</meta:user-defined>
    <meta:user-defined meta:name="OVERHEIDop.GmbID/DC.identifier">gmb-2026-401430</meta:user-defined>
    <meta:user-defined meta:name="OVERHEIDop.versieInformatie"/>
  </office:meta>
</office:document-meta>
</file>