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, het brandveilig gebruik van het bouwwerk, Coenderstraat 20 2613SM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enderstraat 20 2613SM Delft |het brandveilig gebruik van het bouwwerk, 21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142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2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2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875</meta:user-defined>
    <meta:user-defined meta:name="DCTERMS.abstract">Coender 20: verbouwen en brandveiligheid 1</meta:user-defined>
    <dc:language>nl</dc:language>
    <meta:user-defined meta:name="OVERHEIDop.locatietype/OVERHEIDop.gebiedsmarkering">Vlak</meta:user-defined>
    <meta:user-defined meta:name="DC.title">Melding brandveilig gebruik, het brandveilig gebruik van het bouwwerk, Coenderstraat 20 2613SM Delf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28</meta:user-defined>
    <meta:user-defined meta:name="OVERHEIDop.GmbID/DC.identifier">gmb-2026-401428</meta:user-defined>
    <meta:user-defined meta:name="OVERHEIDop.versieInformatie"/>
  </office:meta>
</office:document-meta>
</file>