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Lindengracht 80-1 1015KJ Amsterdam, Lindengracht 80-H 1015KJ Amsterdam, Lindengracht 80-H 1015K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funderingsherstel, maken van dakkapellen, een dakterras en plaatsen en van zonnepanelen en het wijzigen van het gebouw tot vier woningen</text:p>
            <text:p text:style-name="common-al">Besluit: verleend</text:p>
            <text:p text:style-name="common-al">Besluit verzonden op: 19-08-2026</text:p>
            <text:p text:style-name="common-al">Zaakadres: Lindengracht 80-1 1015KJ Amsterdam, Lindengracht 80-H 1015KJ Amsterdam, Lindengracht 80-H 1015KJ Amsterdam</text:p>
            <text:p text:style-name="common-al">Zaaknummer: Z2026-005377</text:p>
            <text:p text:style-name="common-al">DSO-nummer: 202602040181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05377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42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377</meta:user-defined>
    <meta:user-defined meta:name="DCTERMS.abstract">uitvoeren van funderingsherstel, maken van dakkapellen, een dakterras en plaatsen en van zonnepanelen en het wijzigen van het gebouw tot vier won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Lindengracht 80-1 1015KJ Amsterdam, Lindengracht 80-H 1015KJ Amsterdam, Lindengracht 80-H 1015KJ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25</meta:user-defined>
    <meta:user-defined meta:name="OVERHEIDop.GmbID/DC.identifier">gmb-2026-401425</meta:user-defined>
    <meta:user-defined meta:name="OVERHEIDop.versieInformatie"/>
  </office:meta>
</office:document-meta>
</file>