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perceel grond </text:p>
      <text:section text:name="regeling_id1-3-2" text:style-name="regeling">
        <text:section text:name="aanhef_id1-3-2-1" text:style-name="aanhef">
          <text:section text:name="preambule_id1-3-2-1-1" text:style-name="preambule">
            <text:p text:style-name="al">De gemeente Hoogeveen maakt hierbij bekend dat zij voornemens is een percelen of althans een deel daarvan grond in de gemeente Hoogeveen aan Lidl Nederland Gmbh verkopen. Het betreft de volgende percelen / gedeelten: </text:p>
            <text:p text:style-name="al">Gedeelten (drie) van het perceel kadastraal bekend als gemeente Hoogeveen, sectie P, nummer 6324, gezamenlijk ter grootte van totaal circa 388 m² en grenzend aan perceel De Weide nummer 1 in Hoogeveen. </text:p>
            <text:p text:style-name="al"/>
            <text:p text:style-name="al">
            <text:span text:style-name="nadrukvet">Lidl Nederland Gmbh is enige serieuze gegadigde</text:span>
          </text:p>
            <text:p text:style-name="al">De gemeente wil de grond aan koper verkopen ten behoeve van de uitbreiding van diens aangrenzende winkelruimte. De koper is na een periode van leegstand huurder-gebruiker geworden van de aangrenzende winkel en heeft voor het door hem uitgewerkte uitbreidingsplan exclusief toestemming van de eigenaar. Zodra de bouw zijn aanvang krijgt zal koper de grond doorleveren aan de betreffende aangrenzende winkeleigenaar. Ten behoeve van de uitbreiding is met de koper afgesproken dat zij hiervoor supermarkt detailhandel meters inlevert van de supermarkt aan het Schutsplein. Met de uitbreiding van de supermarkt (en beëindiging van supermarkt detailhandel meters elders) wordt invulling gegeven aan het gemeentelijk beleid voor winkelcentra. Koper wordt aangemerkt als enig serieus gegadigde. </text:p>
            <text:p text:style-name="al">Gelet op het voorgaande is de gemeente van oordeel dat zij op grond van objectieve redelijke en toetsbare criteria de verkoop en levering van het perceel op deze gronden in dit gebied één-op-één kan aangaan met de beoogd koper. </text:p>
            <text:p text:style-name="al">Heeft u vragen over de ligging van bovenstaande perceel grond dan kunt u contact opnemen met de gemeente. </text:p>
            <text:p text:style-name="al"/>
            <text:p text:style-name="al">
            <text:span text:style-name="nadrukvet">Belangstellende(n) voor koop</text:span>
          </text:p>
            <text:p text:style-name="al">Als u van mening bent dat u ook een serieuze gegadigde bent, dan kunt u binnen 20 kalenderdagen na de publicatiedatum een kort geding aanspannen bij de civiele rechter. Dit is een vervaltermijn. Indien u een kort geding aanspant, verzoeken wij u ons dit binnen voorgenoemde termijn schriftelijk mede te delen, bij voorkeur door het toesturen van de conceptdagvaarding aan gemeente via grondpublicatie@dewoldenhoogeveen.nl. </text:p>
            <text:p text:style-name="al">Bij gebreke van een tijdig aanhangig gemaakt kortgeding vervalt het recht tegen al het voornoemde in rechte op te komen en/of daarop enige vordering tot schadevergoeding of welke ander aanspraak dan ook te baseren, althans heeft u uw recht daarop verwerkt. </text:p>
            <text:p text:style-name="al"/>
            <text:p text:style-name="al">
            <text:span text:style-name="nadrukvet">Vervolgprocedure</text:span>
          </text:p>
            <text:p text:style-name="al">Wanneer er niet of niet tijdig een kort geding is aangespannen tegen de gemeente kan de gemeente uitvoering geven aan haar voornemen. </text:p>
            <text:p text:style-name="al">Voor eventuele vragen kunt u contact opnemen via email: grondpublicatie@dewoldenhoogeveen.nl of via telefoonnummer 14 0528. </text:p>
            <text:p text:style-name="al">Hoogeveen, 26 augustus 2026</text:p>
            <text:p text:style-name="al">Burgemeester en wethouders Gemeente Hoogeveen</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40142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2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2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oogeveen</meta:user-defined>
    <meta:user-defined meta:name="OVERHEID.Informatietype/DC.type">officiële publicatie</meta:user-defined>
    <meta:user-defined meta:name="OVERHEIDop.Rubriek/DC.type">overige overheidsinformatie</meta:user-defined>
    <meta:user-defined meta:name="OVERHEID.Gemeente/OVERHEID.authority">Hoogeveen</meta:user-defined>
    <meta:user-defined meta:name="OVERHEID.Gemeente/DCTERMS.publisher">Hoogeveen</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oorgenomen verkoop perceel grond</meta:user-defined>
    <meta:user-defined meta:name="DCTERMS.W3CDTF/DCTERMS.available">2026-08-26</meta:user-defined>
    <meta:user-defined meta:name="DCTERMS.W3CDTF/OVERHEIDop.jaargang">2026</meta:user-defined>
    <meta:user-defined meta:name="OVERHEIDop.publicationIssue">401424</meta:user-defined>
    <meta:user-defined meta:name="OVERHEIDop.GmbID/DC.identifier">gmb-2026-401424</meta:user-defined>
    <meta:user-defined meta:name="OVERHEIDop.versieInformatie"/>
  </office:meta>
</office:document-meta>
</file>