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leggen van een natuurvriendelijke oever (Broekenloop), Minister Cremerstraat, nabij nr 8 te Zeij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aanleggen van een natuurvriendelijke oever (Broekenloop) aan Minister Cremerstraat, nabij nr 8 te Zeijerveld</text:span>
          </text:p>
            <text:p text:style-name="common-al">De gemeente Assen heeft een aanvraag voor een omgevingsvergunning ontvangen. De vergunning is aangevraagd voor het aanleggen van een natuurvriendelijke oever (Broekenloop) aan de Minister Cremerstraat, nabij nr 8 te Zeijerveld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9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14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64</meta:user-defined>
    <dc:language>nl</dc:language>
    <meta:user-defined meta:name="OVERHEIDop.locatietype/OVERHEIDop.gebiedsmarkering">Vlak</meta:user-defined>
    <meta:user-defined meta:name="DC.title">Aanvraag omgevingsvergunning, het aanleggen van een natuurvriendelijke oever (Broekenloop), Minister Cremerstraat, nabij nr 8 te Zeijervel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21</meta:user-defined>
    <meta:user-defined meta:name="OVERHEIDop.GmbID/DC.identifier">gmb-2026-401421</meta:user-defined>
    <meta:user-defined meta:name="OVERHEIDop.versieInformatie"/>
  </office:meta>
</office:document-meta>
</file>