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Deltahoek 120, 4511 PA Breskens, Deltahoek 118, 4511 PA Breskens, Deltahoek 118 A, 4511 PA Breskens, Verzoeklocatie 20260627001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Deltahoek 118, 118A en 120  te Breskens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het uitbreiden van een bedrijfsgebouw  op het adres Deltahoek 118, 118A en 120 te Breskens (CLZ-00013815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40141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3815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eltahoek 120, 4511 PA Breskens, Deltahoek 118, 4511 PA Breskens, Deltahoek 118 A, 4511 PA Breskens, Verzoeklocatie 2026062700178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16</meta:user-defined>
    <meta:user-defined meta:name="OVERHEIDop.GmbID/DC.identifier">gmb-2026-401416</meta:user-defined>
    <meta:user-defined meta:name="OVERHEIDop.versieInformatie"/>
  </office:meta>
</office:document-meta>
</file>