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en afvoeren van asbesthoudende golfplaten , Woudselaan 6, 2635CH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is een sloopmelding ontvangen waarvoor geen vergunningsplicht geldt voor de locatie Woudselaan 6, 2635CH Den Hoorn. De melding is geregistreerd onder zaaknummer Z2026-00000646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4014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46</meta:user-defined>
    <meta:user-defined meta:name="DCTERMS.abstract">Betreft: Melding op locatie Woudselaan 6, 2635CH Den Hoor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voor het verwijderen en afvoeren van asbesthoudende golfplaten , Woudselaan 6, 2635CH Den Hoor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0</meta:user-defined>
    <meta:user-defined meta:name="OVERHEIDop.GmbID/DC.identifier">gmb-2026-401410</meta:user-defined>
    <meta:user-defined meta:name="OVERHEIDop.versieInformatie"/>
  </office:meta>
</office:document-meta>
</file>