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Valkenburgerstraat 67A 1011M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brengen van een verlicht uitsteekbord aan de voorgevel van het gebouwgedeelte</text:p>
            <text:p text:style-name="common-al">Besluit: geweigerd</text:p>
            <text:p text:style-name="common-al">Besluit verzonden op: 19-08-2026</text:p>
            <text:p text:style-name="common-al">Zaakadres: Valkenburgerstraat 67A 1011MG Amsterdam</text:p>
            <text:p text:style-name="common-al">Zaaknummer: Z2026-025650</text:p>
            <text:p text:style-name="common-al">DSO-nummer: 202606110072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5650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40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25650</meta:user-defined>
    <meta:user-defined meta:name="DCTERMS.abstract">aanbrengen van een verlicht uitsteekbord aan de voorgevel van het gebouwgedeelt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weigerd Valkenburgerstraat 67A 1011MG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08</meta:user-defined>
    <meta:user-defined meta:name="OVERHEIDop.GmbID/DC.identifier">gmb-2026-401408</meta:user-defined>
    <meta:user-defined meta:name="OVERHEIDop.versieInformatie"/>
  </office:meta>
</office:document-meta>
</file>