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De Witstraat 1A 2011DV Haarlem, 0392-2026-0140935, het evenement “El Dia de los Muertos” – “De Dag van de Doden”, op 01-11-2026 12:00 uur t/m 23:00 uur, ontvangen op 22-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140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0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0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392-2026-0140935</meta:user-defined>
    <meta:user-defined meta:name="DCTERMS.abstract">het evenement “El Dia de los Muertos” – “De Dag van de Doden”</meta:user-defined>
    <dc:language>nl</dc:language>
    <meta:user-defined meta:name="OVERHEIDop.locatietype/OVERHEIDop.gebiedsmarkering">Punt</meta:user-defined>
    <meta:user-defined meta:name="DC.title">Gemeente Haarlem, ingekomen aanvraag, De Witstraat 1A 2011DV Haarlem, 0392-2026-0140935, het evenement “El Dia de los Muertos” – “De Dag van de Doden”, op 01-11-2026 12:00 uur t/m 23:00 uur, ontvangen op 22-08-2026</meta:user-defined>
    <meta:user-defined meta:name="DCTERMS.W3CDTF/DCTERMS.available">2026-08-26</meta:user-defined>
    <meta:user-defined meta:name="DCTERMS.W3CDTF/OVERHEIDop.jaargang">2026</meta:user-defined>
    <meta:user-defined meta:name="OVERHEIDop.publicationIssue">401406</meta:user-defined>
    <meta:user-defined meta:name="OVERHEIDop.GmbID/DC.identifier">gmb-2026-401406</meta:user-defined>
    <meta:user-defined meta:name="OVERHEIDop.versieInformatie"/>
  </office:meta>
</office:document-meta>
</file>