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Besluit omgevingsvergunning reguliere procedure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ctificatie publicatie 19-8-2026. In die publicatie stond in de koptekst dat het ging om het vellen van een houtopstand. Dat is niet juist, het betreft funderingsherstel.</text:p>
            <text:p text:style-name="common-al">Omschrijving: Funderingsherstel</text:p>
            <text:p text:style-name="common-al">Besluit: verleend</text:p>
            <text:p text:style-name="common-al">Besluit verzonden op: 13-08-2026</text:p>
            <text:p text:style-name="common-al">Zaakadres: Weesperzijde 24-25 1091EC Amsterdam</text:p>
            <text:p text:style-name="common-al">Zaaknummer: Z2026-025278</text:p>
            <text:p text:style-name="common-al">DSO-nummer: 202606090149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5278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40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278</meta:user-defined>
    <meta:user-defined meta:name="DCTERMS.abstract">Funderingsherstel</meta:user-defined>
    <dc:language>nl</dc:language>
    <meta:user-defined meta:name="OVERHEIDop.locatietype/OVERHEIDop.gebiedsmarkering">Vlak</meta:user-defined>
    <meta:user-defined meta:name="DC.title">Rectificatie: Besluit omgevingsvergunning reguliere procedure verleen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04</meta:user-defined>
    <meta:user-defined meta:name="OVERHEIDop.GmbID/DC.identifier">gmb-2026-401404</meta:user-defined>
    <meta:user-defined meta:name="OVERHEIDop.versieInformatie"/>
  </office:meta>
</office:document-meta>
</file>