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atie omgevingsvergunning Europaweg 400 te Haarlem</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Haarlem een omgevingsvergunning geactualiseerd. Met dit besluit worden de vergunning- en maatwerkvoorschriften van de omgevingsvergunning voor Esso Watering aan de Rijksweg A8 te Oostzaan geactualiseerd en deels ingetrokken.</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college van burgemeester en wethouders van Haarlem tot 9 okto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college van burgemeester en wethouders van Haarlem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3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2450</meta:user-defined>
    <dc:language>nl</dc:language>
    <meta:user-defined meta:name="OVERHEIDop.locatietype/OVERHEIDop.gebiedsmarkering">Adres</meta:user-defined>
    <meta:user-defined meta:name="DC.title">Actualisatie omgevingsvergunning Europaweg 400 te Haarlem</meta:user-defined>
    <meta:user-defined meta:name="DCTERMS.W3CDTF/DCTERMS.available">2026-08-26</meta:user-defined>
    <meta:user-defined meta:name="DCTERMS.W3CDTF/OVERHEIDop.jaargang">2026</meta:user-defined>
    <meta:user-defined meta:name="OVERHEIDop.publicationIssue">401398</meta:user-defined>
    <meta:user-defined meta:name="OVERHEIDop.GmbID/DC.identifier">gmb-2026-401398</meta:user-defined>
    <meta:user-defined meta:name="OVERHEIDop.versieInformatie"/>
  </office:meta>
</office:document-meta>
</file>