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akkapel op de locatie Nieuwe Streek 38 Kolhorn, zaaknummer Z-609086</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realiseren van een dakkapel op de locatie Nieuwe Streek 38 Kolhorn.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5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13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dakkapel op de locatie Nieuwe Streek 38 Kolhorn, zaaknummer Z-609086</meta:user-defined>
    <meta:user-defined meta:name="DCTERMS.W3CDTF/DCTERMS.available">2026-08-26</meta:user-defined>
    <meta:user-defined meta:name="DCTERMS.W3CDTF/OVERHEIDop.jaargang">2026</meta:user-defined>
    <meta:user-defined meta:name="OVERHEIDop.publicationIssue">401397</meta:user-defined>
    <meta:user-defined meta:name="OVERHEIDop.GmbID/DC.identifier">gmb-2026-401397</meta:user-defined>
    <meta:user-defined meta:name="OVERHEIDop.versieInformatie"/>
  </office:meta>
</office:document-meta>
</file>