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Singel 159E 1012VK Amsterdam, Singel 159F 1012VK Amsterdam, Singel 159G 1012VK Amsterdam, Torensteeg 8 1012T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het glas in de ramen in de voor- en zijgevel ter hoogte van de 1e t/m de zolderverdieping van het gebouw ten behoeve van de woonfunctie</text:p>
            <text:p text:style-name="common-al">Besluit: verleend</text:p>
            <text:p text:style-name="common-al">Besluit verzonden op: 19-08-2026</text:p>
            <text:p text:style-name="common-al">Zaakadres: Singel 159E 1012VK Amsterdam, Singel 159F 1012VK Amsterdam, Singel 159G 1012VK Amsterdam, Torensteeg 8 1012TH Amsterdam</text:p>
            <text:p text:style-name="common-al">Zaaknummer: Z2026-017446</text:p>
            <text:p text:style-name="common-al">DSO-nummer: 202604200031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17446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39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9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9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7446</meta:user-defined>
    <meta:user-defined meta:name="DCTERMS.abstract">vervangen van het glas in de ramen in de voor- en zijgevel ter hoogte van de 1e t/m de zolderverdieping van het gebouw ten behoeve van de woonfuncti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Singel 159E 1012VK Amsterdam, Singel 159F 1012VK Amsterdam, Singel 159G 1012VK Amsterdam, Torensteeg 8 1012TH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94</meta:user-defined>
    <meta:user-defined meta:name="OVERHEIDop.GmbID/DC.identifier">gmb-2026-401394</meta:user-defined>
    <meta:user-defined meta:name="OVERHEIDop.versieInformatie"/>
  </office:meta>
</office:document-meta>
</file>