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wijderen van de schoorsteen, Geertekerkhof 10, 3511XC Utrecht, GU-Z2026-00651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118</text:p>
            <text:p text:style-name="common-al">Toelichting: het verwijderen van de schoorsteen</text:p>
            <text:p text:style-name="common-al">Datum ontvangst aanvraag: 2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8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GU-Z2026-0065118</meta:user-defined>
    <meta:user-defined meta:name="DCTERMS.abstract">Toelichting: het verwijderen van de schoorsteen</meta:user-defined>
    <dc:language>nl</dc:language>
    <meta:user-defined meta:name="OVERHEIDop.locatietype/OVERHEIDop.gebiedsmarkering">Vlak</meta:user-defined>
    <meta:user-defined meta:name="DC.title">Aanvraag omgevingsvergunning, het verwijderen van de schoorsteen, Geertekerkhof 10, 3511XC Utrecht, GU-Z2026-0065118</meta:user-defined>
    <meta:user-defined meta:name="OVERHEIDop.datumEindeReactietermijn">2026-10-19</meta:user-defined>
    <meta:user-defined meta:name="OVERHEIDop.terinzageleggingBG">https://jeleefomgeving.nl/inzien/002220647/37f28d91-740f-46f7-b23f-44e091a8439c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87</meta:user-defined>
    <meta:user-defined meta:name="OVERHEIDop.GmbID/DC.identifier">gmb-2026-401387</meta:user-defined>
    <meta:user-defined meta:name="OVERHEIDop.versieInformatie"/>
  </office:meta>
</office:document-meta>
</file>