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Nassaustraat 18, 3601BG Maarssen - incidentele festiviteit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ontvangen waarvoor geen vergunningsplicht geldt voor de locatie Nassaustraat 18, 3601BG Maarssen. De melding is geregistreerd onder zaaknummer Z2026-00002006.</text:p>
            <text:p text:style-name="common-al">De melding betreft: incidentele festiviteit Huiskamer van Maarssen, Nassaustraat 18, 3601BG Maarssen - Livemuziek bluesroute Maarsen d.d. 05-09-2026 tussen 19:00 uur en 01:00 uur.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13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006</meta:user-defined>
    <meta:user-defined meta:name="DCTERMS.abstract">Betreft: Melding op locatie Nassaustraat 18, 3601BG Maarssen</meta:user-defined>
    <dc:language>nl</dc:language>
    <meta:user-defined meta:name="OVERHEIDop.locatietype/OVERHEIDop.gebiedsmarkering">Punt</meta:user-defined>
    <meta:user-defined meta:name="DC.title">Kennisgeving ontvangst melding, Gemeente Stichtse Vecht - Nassaustraat 18, 3601BG Maarssen - incidentele festiviteit d.d. 05-09-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85</meta:user-defined>
    <meta:user-defined meta:name="OVERHEIDop.GmbID/DC.identifier">gmb-2026-401385</meta:user-defined>
    <meta:user-defined meta:name="OVERHEIDop.versieInformatie"/>
  </office:meta>
</office:document-meta>
</file>