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groten van een bestaand pand en realiseren van 4 zelfstandige woningen, Koningsweg 19, 3582GA Utrecht, GU-Z2026-00650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75</text:p>
            <text:p text:style-name="common-al">Toelichting: het vergroten van een bestaand pand en realiseren van 4 zelfstandige woningen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75</meta:user-defined>
    <meta:user-defined meta:name="DCTERMS.abstract">Toelichting: het vergroten van een bestaand pand en realiseren van 4 zelfstandige woningen</meta:user-defined>
    <dc:language>nl</dc:language>
    <meta:user-defined meta:name="OVERHEIDop.locatietype/OVERHEIDop.gebiedsmarkering">Vlak</meta:user-defined>
    <meta:user-defined meta:name="DC.title">Aanvraag omgevingsvergunning, het vergroten van een bestaand pand en realiseren van 4 zelfstandige woningen, Koningsweg 19, 3582GA Utrecht, GU-Z2026-0065075</meta:user-defined>
    <meta:user-defined meta:name="OVERHEIDop.datumEindeReactietermijn">2026-10-16</meta:user-defined>
    <meta:user-defined meta:name="OVERHEIDop.terinzageleggingBG">https://jeleefomgeving.nl/inzien/002220647/eacbe6a6-99b8-4c14-9b73-c92134953c2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1</meta:user-defined>
    <meta:user-defined meta:name="OVERHEIDop.GmbID/DC.identifier">gmb-2026-401381</meta:user-defined>
    <meta:user-defined meta:name="OVERHEIDop.versieInformatie"/>
  </office:meta>
</office:document-meta>
</file>