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Ontvangst aanvraag omgevingsvergunning voor plaatsen van steiger, bouwkraan, toilet en schaftkeet 31-8-2026 tot 17-12-2027 op locatie Hoge Ham 172, 5104JM Dongen</text:p>
      <text:section text:name="zakelijke-mededeling_id1-3-2" text:style-name="zakelijke-mededeling">
        <text:section text:name="zakelijke-mededeling-tekst_id1-3-2-1" text:style-name="zakelijke-mededeling-tekst">
          <text:section text:name="tekst_id1-3-2-1-1" text:style-name="tekst">
            <text:p text:style-name="common-al">Op 21 augustus 2026 is een aanvraag ontvangen voor plaatsen van steiger, bouwkraan, toilet en schaftkeet 31-8-2026 tot 17-12-2027 op de locatie Hoge Ham 172, 5104JM Dongen. De aanvraag is geregistreerd onder zaaknummer Z2026-00001321. De aanvraag betreft de volgende activiteiten: </text:p>
            <text:list text:style-name="id1-3-2-1-1-2">
              <text:list-item text:style-override="id1-3-2-1-1-2-1">
                <text:number>•</text:number>
                <text:p text:style-name="al">opslaan roerende zaken</text:p>
              </text:list-item>
            </text:list>
            <text:p text:style-name="common-al">Procedure </text:p>
            <text:p text:style-name="last-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text:a xlink:href="mailto:vergunningenhandhaving@dongen.nl" xlink:type="simple">vergunningenhandhaving@dongen.nl</text:a> onder vermelding van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40137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37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37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321</meta:user-defined>
    <meta:user-defined meta:name="DCTERMS.abstract">Hoge Ham 172, 5104JM Dongen</meta:user-defined>
    <dc:language>nl</dc:language>
    <meta:user-defined meta:name="OVERHEIDop.locatietype/OVERHEIDop.gebiedsmarkering">Vlak</meta:user-defined>
    <meta:user-defined meta:name="DC.title">Ontvangst aanvraag omgevingsvergunning voor plaatsen van steiger, bouwkraan, toilet en schaftkeet 31-8-2026 tot 17-12-2027 op locatie Hoge Ham 172, 5104JM Dongen</meta:user-defined>
    <meta:user-defined meta:name="DCTERMS.W3CDTF/DCTERMS.available">2026-08-26</meta:user-defined>
    <meta:user-defined meta:name="DCTERMS.W3CDTF/OVERHEIDop.jaargang">2026</meta:user-defined>
    <meta:user-defined meta:name="OVERHEIDop.publicationIssue">401373</meta:user-defined>
    <meta:user-defined meta:name="OVERHEIDop.GmbID/DC.identifier">gmb-2026-401373</meta:user-defined>
    <meta:user-defined meta:name="OVERHEIDop.versieInformatie"/>
  </office:meta>
</office:document-meta>
</file>