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tijdelijke afblaas installatie plaatsen aan Brink 12, 3741 AL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0-08-2026 een aanvraag voor een omgevingsvergunning ontvangen. De vergunning is aangevraagd voor een tijdelijke afblaas installatie plaatsen aan Brink 12, 3741 AL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13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646</meta:user-defined>
    <meta:user-defined meta:name="DCTERMS.abstract">een tijdelijke afblaas installatie plaats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een tijdelijke afblaas installatie plaatsen aan Brink 12, 3741 AL Baar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8</meta:user-defined>
    <meta:user-defined meta:name="OVERHEIDop.GmbID/DC.identifier">gmb-2026-401368</meta:user-defined>
    <meta:user-defined meta:name="OVERHEIDop.versieInformatie"/>
  </office:meta>
</office:document-meta>
</file>