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verbouwen van een stallingsgarage, Croeselaan 1, 3521BJ Utrecht, GU-Z2026-006507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5079</text:p>
            <text:p text:style-name="common-al">Toelichting: het verbouwen van een stallingsgarage</text:p>
            <text:p text:style-name="common-al">Datum ontvangst aanvraag: 22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136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6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6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5079</meta:user-defined>
    <meta:user-defined meta:name="DCTERMS.abstract">Toelichting: het verbouwen van een stallingsgarage</meta:user-defined>
    <dc:language>nl</dc:language>
    <meta:user-defined meta:name="OVERHEIDop.locatietype/OVERHEIDop.gebiedsmarkering">Vlak</meta:user-defined>
    <meta:user-defined meta:name="DC.title">Aanvraag omgevingsvergunning, het verbouwen van een stallingsgarage, Croeselaan 1, 3521BJ Utrecht, GU-Z2026-0065079</meta:user-defined>
    <meta:user-defined meta:name="OVERHEIDop.datumEindeReactietermijn">2026-10-19</meta:user-defined>
    <meta:user-defined meta:name="OVERHEIDop.terinzageleggingBG">https://jeleefomgeving.nl/inzien/002220647/0d5f5e06-1cc7-4866-968f-c5c26e9435fa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366</meta:user-defined>
    <meta:user-defined meta:name="OVERHEIDop.GmbID/DC.identifier">gmb-2026-401366</meta:user-defined>
    <meta:user-defined meta:name="OVERHEIDop.versieInformatie"/>
  </office:meta>
</office:document-meta>
</file>