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Molukkenstraat 46 2022CD Haarlem, 0392-2026-0140931, het plaatsen van een dakkapel aan de voorzijde en een vergunningsvrije dakkapel aan de achterzijde van de woning, ontvangen op 24-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13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0931</meta:user-defined>
    <meta:user-defined meta:name="DCTERMS.abstract">het plaatsen van een dakkapel aan de voorzijde en een vergunningsvrije dakkapel aan de achterzijde van de wo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Molukkenstraat 46 2022CD Haarlem, 0392-2026-0140931, het plaatsen van een dakkapel aan de voorzijde en een vergunningsvrije dakkapel aan de achterzijde van de woning, ontvangen op 24-08-2026</meta:user-defined>
    <meta:user-defined meta:name="DCTERMS.W3CDTF/DCTERMS.available">2026-08-26</meta:user-defined>
    <meta:user-defined meta:name="DCTERMS.W3CDTF/OVERHEIDop.jaargang">2026</meta:user-defined>
    <meta:user-defined meta:name="OVERHEIDop.publicationIssue">401364</meta:user-defined>
    <meta:user-defined meta:name="OVERHEIDop.GmbID/DC.identifier">gmb-2026-401364</meta:user-defined>
    <meta:user-defined meta:name="OVERHEIDop.versieInformatie"/>
  </office:meta>
</office:document-meta>
</file>