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maken van doorbraken in dragende muren, Steenweg 39, 3511JL Utrecht, GU-Z2026-00650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5062</text:p>
            <text:p text:style-name="common-al">Toelichting: het maken van doorbraken in dragende muren</text:p>
            <text:p text:style-name="common-al">Datum ontvangst aanvraag: 21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36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6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6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5062</meta:user-defined>
    <meta:user-defined meta:name="DCTERMS.abstract">Toelichting: het maken van doorbraken in dragende muren</meta:user-defined>
    <dc:language>nl</dc:language>
    <meta:user-defined meta:name="OVERHEIDop.locatietype/OVERHEIDop.gebiedsmarkering">Vlak</meta:user-defined>
    <meta:user-defined meta:name="DC.title">Aanvraag omgevingsvergunning, het maken van doorbraken in dragende muren, Steenweg 39, 3511JL Utrecht, GU-Z2026-0065062</meta:user-defined>
    <meta:user-defined meta:name="OVERHEIDop.datumEindeReactietermijn">2026-10-16</meta:user-defined>
    <meta:user-defined meta:name="OVERHEIDop.terinzageleggingBG">https://jeleefomgeving.nl/inzien/002220647/05925855-abf1-4fd8-913c-62e1801a991f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61</meta:user-defined>
    <meta:user-defined meta:name="OVERHEIDop.GmbID/DC.identifier">gmb-2026-401361</meta:user-defined>
    <meta:user-defined meta:name="OVERHEIDop.versieInformatie"/>
  </office:meta>
</office:document-meta>
</file>