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portaalconstructie, Oudegracht 63, 3511AD Utrecht, GU-Z2026-00650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074</text:p>
            <text:p text:style-name="common-al">Toelichting: het plaatsen van een portaalconstructie</text:p>
            <text:p text:style-name="common-al">Datum ontvangst aanvraag: 2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5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5074</meta:user-defined>
    <meta:user-defined meta:name="DCTERMS.abstract">Toelichting: het plaatsen van een portaalconstructie</meta:user-defined>
    <dc:language>nl</dc:language>
    <meta:user-defined meta:name="OVERHEIDop.locatietype/OVERHEIDop.gebiedsmarkering">Vlak</meta:user-defined>
    <meta:user-defined meta:name="DC.title">Aanvraag omgevingsvergunning, het plaatsen van een portaalconstructie, Oudegracht 63, 3511AD Utrecht, GU-Z2026-0065074</meta:user-defined>
    <meta:user-defined meta:name="OVERHEIDop.datumEindeReactietermijn">2026-10-16</meta:user-defined>
    <meta:user-defined meta:name="OVERHEIDop.terinzageleggingBG">https://jeleefomgeving.nl/inzien/002220647/3939f4ed-cc3b-4a1c-b64e-c3fc773e8354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59</meta:user-defined>
    <meta:user-defined meta:name="OVERHEIDop.GmbID/DC.identifier">gmb-2026-401359</meta:user-defined>
    <meta:user-defined meta:name="OVERHEIDop.versieInformatie"/>
  </office:meta>
</office:document-meta>
</file>