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hogen van de bestaande damwanden, Cananefatenlaan 1, 3, 5, 7, 9, 11, 13 en 15, 2635BL Den Hoor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verhogen van de bestaande damwanden op locatie Cananefatenlaan 1, 3, 5, 7, 9, 11, 13 en 15, 2635BL Den Hoorn.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0654.</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21 augustus 2026. De gemeente neemt daarover waarschijnlijk voor 16 oktober 2026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4013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54</meta:user-defined>
    <meta:user-defined meta:name="DCTERMS.abstract">Betreft: Aanvraag op locatie Cananefatenlaan 1, 3, 5, 7, 9, 11, 13 en 15, 2635BL Den Hoorn</meta:user-defined>
    <dc:language>nl</dc:language>
    <meta:user-defined meta:name="OVERHEIDop.locatietype/OVERHEIDop.gebiedsmarkering">Vlak</meta:user-defined>
    <meta:user-defined meta:name="DC.title">Aanvraag vergunning voor het verhogen van de bestaande damwanden, Cananefatenlaan 1, 3, 5, 7, 9, 11, 13 en 15, 2635BL Den Hoorn</meta:user-defined>
    <meta:user-defined meta:name="DCTERMS.W3CDTF/DCTERMS.available">2026-08-26</meta:user-defined>
    <meta:user-defined meta:name="DCTERMS.W3CDTF/OVERHEIDop.jaargang">2026</meta:user-defined>
    <meta:user-defined meta:name="OVERHEIDop.publicationIssue">401358</meta:user-defined>
    <meta:user-defined meta:name="OVERHEIDop.GmbID/DC.identifier">gmb-2026-401358</meta:user-defined>
    <meta:user-defined meta:name="OVERHEIDop.versieInformatie"/>
  </office:meta>
</office:document-meta>
</file>