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verbouwen van de woning en het plaatsen van een uitbouw bovenverdieping, Vogelezang 18, 1815 GT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Vogelezang 18, 1815 GT Alkmaar<text:span text:style-name="nadrukvet">; </text:span>het verbouwen van de woning en het plaatsen van een uitbouw bovenverdieping</text:p>
            <text:p text:style-name="common-al">
            
          </text:p>
            <text:p text:style-name="common-al">Verzenddatum:  08-05-2026  24-08-2026 </text:p>
            <text:p text:style-name="common-al">Zaaknummer: 00001366223</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135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5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5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66223</meta:user-defined>
    <dc:language>nl</dc:language>
    <meta:user-defined meta:name="OVERHEIDop.locatietype/OVERHEIDop.gebiedsmarkering">Punt</meta:user-defined>
    <meta:user-defined meta:name="DC.title">Omgevingsvergunning regulier Verleend: het verbouwen van de woning en het plaatsen van een uitbouw bovenverdieping, Vogelezang 18, 1815 GT Alkmaar</meta:user-defined>
    <meta:user-defined meta:name="DCTERMS.W3CDTF/DCTERMS.available">2026-08-26</meta:user-defined>
    <meta:user-defined meta:name="DCTERMS.W3CDTF/OVERHEIDop.jaargang">2026</meta:user-defined>
    <meta:user-defined meta:name="OVERHEIDop.publicationIssue">401352</meta:user-defined>
    <meta:user-defined meta:name="OVERHEIDop.GmbID/DC.identifier">gmb-2026-401352</meta:user-defined>
    <meta:user-defined meta:name="OVERHEIDop.versieInformatie"/>
  </office:meta>
</office:document-meta>
</file>