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plaatsen van een airco unit, Van Swindenstraat 128, 3514XX Utrecht, GU-Z2026-00649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924</text:p>
            <text:p text:style-name="common-al">Toelichting: het plaatsen van een airco unit</text:p>
            <text:p text:style-name="common-al">Datum ontvangst aanvraag: 20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135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5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5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4924</meta:user-defined>
    <meta:user-defined meta:name="DCTERMS.abstract">Toelichting: het plaatsen van een airco unit</meta:user-defined>
    <dc:language>nl</dc:language>
    <meta:user-defined meta:name="OVERHEIDop.locatietype/OVERHEIDop.gebiedsmarkering">Vlak</meta:user-defined>
    <meta:user-defined meta:name="DC.title">Aanvraag omgevingsvergunning, het plaatsen van een airco unit, Van Swindenstraat 128, 3514XX Utrecht, GU-Z2026-0064924</meta:user-defined>
    <meta:user-defined meta:name="OVERHEIDop.datumEindeReactietermijn">2026-10-15</meta:user-defined>
    <meta:user-defined meta:name="OVERHEIDop.terinzageleggingBG">https://jeleefomgeving.nl/inzien/002220647/52863fcf-7dec-4305-b00d-12e34e2453f2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351</meta:user-defined>
    <meta:user-defined meta:name="OVERHEIDop.GmbID/DC.identifier">gmb-2026-401351</meta:user-defined>
    <meta:user-defined meta:name="OVERHEIDop.versieInformatie"/>
  </office:meta>
</office:document-meta>
</file>