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, 's-Gravelandsevaartweg 1, 1231NL Loos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19 augustus 2026 een aanvraag omgevingsvergunning ontvangen voor het wijzigen van het gebruik van een bedrijfswoning naar een burgerwoning op 's-Gravelandsevaartweg 1, 1231NL Loosdrecht. De aanvraag is geregistreerd onder zaaknummer Z2026-00000888. De aanvraag betreft de volgende activiteiten:</text:p>
            <text:list text:style-name="id1-3-2-1-1-2">
              <text:list-item text:style-override="id1-3-2-1-1-2-1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Informatie</text:span>
          </text:p>
            <text:p text:style-name="last-al">Voor het inzien van de aanvraag kunt u een mail sturen aan info@wijdemeren.nl met vermelding van het zaaknummer Z2026-00000888. De stukken worden daarna per e-mail aan u verzo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40135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5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5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888</meta:user-defined>
    <meta:user-defined meta:name="DCTERMS.abstract">Betreft: Aanvraag op locatie 's-Gravelandsevaartweg 1, 1231NL Loosdrecht startdatum: 19 augustus 2026</meta:user-defined>
    <dc:language>nl</dc:language>
    <meta:user-defined meta:name="OVERHEIDop.locatietype/OVERHEIDop.gebiedsmarkering">Vlak</meta:user-defined>
    <meta:user-defined meta:name="DC.title">Kennisgeving ontvangst aanvraag omgevingsvergunning, 's-Gravelandsevaartweg 1, 1231NL Loosdrech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50</meta:user-defined>
    <meta:user-defined meta:name="OVERHEIDop.GmbID/DC.identifier">gmb-2026-401350</meta:user-defined>
    <meta:user-defined meta:name="OVERHEIDop.versieInformatie"/>
  </office:meta>
</office:document-meta>
</file>