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melding voor plaatsen van een container op 26 en 27 augustus 2026 op locatie tegenover Hoge Ham 55B, 5104JB Donge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1 augustus 2026 is een melding ontvangen waarvoor geen vergunningsplicht geldt voor de locatie tegenover Hoge Ham 55B, 5104JB Dongen. De melding is geregistreerd onder zaaknummer Z2026-00001320. De melding betreft:</text:p>
            <text:p text:style-name="common-al">plaatsen van een conainer</text:p>
            <text:p text:style-name="common-al">Procedure</text:p>
            <text:p text:style-name="last-al">De activiteiten uit de melding zijn vergunningsvrij. U kunt om deze reden geen zienswijze of bezwaar indienen. Voor meer informatie kunt u contact opnemen via <text:a xlink:href="mailto:vergunningenhandhaving@dongen.nl" xlink:type="simple">vergunningenhandhaving@dongen.nl</text:a> onder vermelding van het zaaknumm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ngen</text:p>
            </table:table-cell>
            <table:table-cell office:value-type="string" table:style-name="header.C">
              <text:p text:style-name="headerright"><text:span text:style-name="nr">Nr. 401348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348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348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Dongen</meta:user-defined>
    <meta:user-defined meta:name="OVERHEID.Informatietype/DC.type">officiële publicatie</meta:user-defined>
    <meta:user-defined meta:name="OVERHEID.Gemeente/DCTERMS.publisher">Dongen</meta:user-defined>
    <meta:user-defined meta:name="OVERHEID.Gemeente/OVERHEID.authority">Donge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1320</meta:user-defined>
    <meta:user-defined meta:name="DCTERMS.abstract">tegenover Hoge Ham 55B, 5104JB Dongen</meta:user-defined>
    <dc:language>nl</dc:language>
    <meta:user-defined meta:name="OVERHEIDop.locatietype/OVERHEIDop.gebiedsmarkering">Punt</meta:user-defined>
    <meta:user-defined meta:name="DC.title">Ontvangst melding voor plaatsen van een container op 26 en 27 augustus 2026 op locatie tegenover Hoge Ham 55B, 5104JB Dongen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348</meta:user-defined>
    <meta:user-defined meta:name="OVERHEIDop.GmbID/DC.identifier">gmb-2026-401348</meta:user-defined>
    <meta:user-defined meta:name="OVERHEIDop.versieInformatie"/>
  </office:meta>
</office:document-meta>
</file>