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aan de voorkant van de woning, Kerrieweg 13, 3541RM Utrecht, GU-Z2026-00649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922</text:p>
            <text:p text:style-name="common-al">Toelichting: het bouwen van een dakkapel aan de voorkant van de woning</text:p>
            <text:p text:style-name="common-al">Datum ontvangst aanvraag: 2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922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Aanvraag omgevingsvergunning, het bouwen van een dakkapel aan de voorkant van de woning, Kerrieweg 13, 3541RM Utrecht, GU-Z2026-0064922</meta:user-defined>
    <meta:user-defined meta:name="OVERHEIDop.datumEindeReactietermijn">2026-10-15</meta:user-defined>
    <meta:user-defined meta:name="OVERHEIDop.terinzageleggingBG">https://jeleefomgeving.nl/inzien/002220647/dfb800ec-aff6-4402-abc4-2cbf907b713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46</meta:user-defined>
    <meta:user-defined meta:name="OVERHEIDop.GmbID/DC.identifier">gmb-2026-401346</meta:user-defined>
    <meta:user-defined meta:name="OVERHEIDop.versieInformatie"/>
  </office:meta>
</office:document-meta>
</file>