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ijdelijk) plaatsen van een vraatbescherming aan District Oost Breda, Ulvenhoutse Bos Ulvenhout</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Omgevingsplanactiviteit aanlegactiviteit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9-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7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13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770</meta:user-defined>
    <meta:user-defined meta:name="DCTERMS.abstract">het (tijdelijk) plaatsen van een vraatbescherming</meta:user-defined>
    <dc:language>nl</dc:language>
    <meta:user-defined meta:name="OVERHEIDop.locatietype/OVERHEIDop.gebiedsmarkering">Vlak</meta:user-defined>
    <meta:user-defined meta:name="DC.title">Aanvraag omgevingsvergunning voor het (tijdelijk) plaatsen van een vraatbescherming aan District Oost Breda, Ulvenhoutse Bos Ulvenhout</meta:user-defined>
    <meta:user-defined meta:name="DCTERMS.W3CDTF/DCTERMS.available">2026-08-26</meta:user-defined>
    <meta:user-defined meta:name="DCTERMS.W3CDTF/OVERHEIDop.jaargang">2026</meta:user-defined>
    <meta:user-defined meta:name="OVERHEIDop.publicationIssue">401344</meta:user-defined>
    <meta:user-defined meta:name="OVERHEIDop.GmbID/DC.identifier">gmb-2026-401344</meta:user-defined>
    <meta:user-defined meta:name="OVERHEIDop.versieInformatie"/>
  </office:meta>
</office:document-meta>
</file>