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4-08-2026 hebben wij een reguliere omgevingsvergunning verleend voor het tijdelijk plaatsen van een stacaravan op het adres Plasdijk 20 7475TD Markelo. Deze vergunning staat ingeschreven onder zaaknummer 0000110248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text:p>
            <text:p text:style-name="common-al">- Omgevingsplanactiviteit bouwwerken;- Afwijken van regels in het omgevingsplan.</text:p>
            <text:p text:style-name="common-al"/>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13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1102482</meta:user-defined>
    <meta:user-defined meta:name="DCTERMS.abstract">het tijdelijk plaatsen van een stacaravan</meta:user-defined>
    <dc:language>nl</dc:language>
    <meta:user-defined meta:name="OVERHEIDop.locatietype/OVERHEIDop.gebiedsmarkering">Vlak</meta:user-defined>
    <meta:user-defined meta:name="OVERHEIDop.locatietype/OVERHEIDop.gebiedsmarkering">Punt</meta:user-defined>
    <meta:user-defined meta:name="DC.title">Op 24-08-2026 hebben wij een reguliere omgevingsvergunning verleend voor het tijdelijk plaatsen van een stacaravan op het adres Plasdijk 20 7475TD Markelo. Deze vergunning staat ingeschreven onder zaaknummer 00001102482.</meta:user-defined>
    <meta:user-defined meta:name="DCTERMS.W3CDTF/DCTERMS.available">2026-08-26</meta:user-defined>
    <meta:user-defined meta:name="DCTERMS.W3CDTF/OVERHEIDop.jaargang">2026</meta:user-defined>
    <meta:user-defined meta:name="OVERHEIDop.publicationIssue">401332</meta:user-defined>
    <meta:user-defined meta:name="OVERHEIDop.GmbID/DC.identifier">gmb-2026-401332</meta:user-defined>
    <meta:user-defined meta:name="OVERHEIDop.versieInformatie"/>
  </office:meta>
</office:document-meta>
</file>