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werp-omgevingsvergunning (uitgebreide procedure), het realiseren van een stal voor vleeskuikens , Koaiwei 1B, Surhuiz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- Ontwerp-omgevingsvergunning (uitgebreide procedure) verleend aan Bouma BV-Surhuizum, het realiseren van een nieuwe stal voor vleeskuikens, Koaiwei 1B, Surhuizum</text:p>
            <text:p text:style-name="common-al">Zaaknummer: Z2025-001576</text:p>
            <text:p text:style-name="common-al">Zaakadres: Koaiwei 1B, Surhuizum</text:p>
            <text:p text:style-name="common-al">Omschrijving: het realiseren van een nieuwe stal voor vleeskuikens zonder toename van het aantal dieren</text:p>
            <text:p text:style-name="common-al">Datum ontvangst: 29-09-2025</text:p>
            <text:p text:style-name="common-al">Datum bekendmaking: 24-08-2026</text:p>
            <text:p text:style-name="common-al">Ingaande 1 na de dag nadat het besluit aan de aanvrager bekend is gemaakt ligt de omgevingsvergunning(ontwerp) 6 weken ter inzage:</text:p>
            <text:p text:style-name="common-al">- bij de FUMO, elke werkdag van 09:00 tot 16:00 uur;</text:p>
            <text:p text:style-name="common-al">- bij het gemeentehuis van de gemeente Achtkarspelen.</text:p>
            <text:p text:style-name="common-al">Wil u de stukken inzien? Dan vragen wij u om eerst telefonisch contact op te nemen. Voor de gemeente Achtkarspelen kan dat via het telefoonnummer 14 0511 en voor de FUMO kan dat via het telefoonnummer 0566-750300. </text:p>
            <text:p text:style-name="common-al">
            <text:span text:style-name="nadrukvet">Zienswijzen</text:span>
          </text:p>
            <text:p text:style-name="common-al">Binnen zes weken, ingaande 1 na de dag nadat het besluit aan de aanvrager bekend is gemaakt kunt u uw zienswijze kenbaar maken. U kunt een brief of e-mail sturen of een afspraak maken voor een mondelinge zienswijze. Uw brief of e-mail moet voorzien zijn van uw naam, adres en woonplaats, zaaknummer en een motivering van uw zienswijze.</text:p>
            <text:p text:style-name="common-al">Voor inlichtingen of het indienen van mondelinge zienswijzen neemt u contact op met de FUMO, e-mail: vsa@fumo.nl, oftel.nr: 0566-750300. Bezoekadres: J.W. Visserwei 10, 9001 ZE Grou.</text:p>
            <text:p text:style-name="common-al">Brief: Een zienswijze per brief kunt u sturen naar de gemeente Achtkarspelen, Postbus 2; 9285 ZV Buitenpost.</text:p>
            <text:p text:style-name="common-al">E-mail: Een zienswijze per e-mail kunt u mailen naar <text:a xlink:href="gemeente@t-diel.nl" xlink:type="simple">gemeente@achtkarspelen.nl</text:a></text:p>
            <text:p text:style-name="common-al">Mondeling: Voor het indienen van een mondelinge zienswijze kunt u een afspraak maken binnen de termijn van inzag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40133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5-001576</meta:user-defined>
    <meta:user-defined meta:name="DCTERMS.abstract">het realiseren van een stal voor vleeskuikens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werp-omgevingsvergunning (uitgebreide procedure), het realiseren van een stal voor vleeskuikens , Koaiwei 1B, Surhuiz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31</meta:user-defined>
    <meta:user-defined meta:name="OVERHEIDop.GmbID/DC.identifier">gmb-2026-401331</meta:user-defined>
    <meta:user-defined meta:name="OVERHEIDop.versieInformatie"/>
  </office:meta>
</office:document-meta>
</file>