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aanpassen van het hekwerk met toegangspoort en het tijdelijk verharden van de wegberm aan de Eftelingsestraat ong. in Kaatsheuvel aan Verzoeklocatie 2026061901443, Eftelingsestraat o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 reguliere procedure:</text:span>
         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
                <text:span text:style-name="nadrukcur">Verzoeklocatie 2026061901443, Eftelingsestraat ong., Kaatsheuvel,</text:span> aanpassen van het hekwerk met toegangspoort en het tijdelijk verharden van de wegberm aan de Eftelingsestraat ong. in Kaatsheuvel (0809Z2610380 verzonden 24-08-2026)</text:p>
              </text:list-item>
            </text:list>
            <text:p text:style-name="common-al">
            
          </text:p>
            <text:p text:style-name="common-al">
            <text:span text:style-name="nadrukvet">Bezwaar:</text:span>
          </text:p>
            <text:p text:style-name="last-al">Bent u het niet eens met dit besluit? Dien dan, binnen zes weken na bekendmaking van het besluit, een gemotiveerd bezwaarschrift in bij ons college. Tegelijkertijd kunt u de voorzieningenrechter van de Rechtbank Zeeland-West-Brabant te Breda, sector Bestuursrecht, Postbus 90006, 4800 PA Breda, verzoeken een voorlopige voorziening te treff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on op Zand</text:p>
            </table:table-cell>
            <table:table-cell office:value-type="string" table:style-name="header.C">
              <text:p text:style-name="headerright"><text:span text:style-name="nr">Nr. 401330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33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33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oon op Z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on op Zand</meta:user-defined>
    <meta:user-defined meta:name="OVERHEID.Gemeente/OVERHEID.authority">Loon op Z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809Z2610380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DC.title">Toestemming voor aanpassen van het hekwerk met toegangspoort en het tijdelijk verharden van de wegberm aan de Eftelingsestraat ong. in Kaatsheuvel aan Verzoeklocatie 2026061901443, Eftelingsestraat on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330</meta:user-defined>
    <meta:user-defined meta:name="OVERHEIDop.GmbID/DC.identifier">gmb-2026-401330</meta:user-defined>
    <meta:user-defined meta:name="OVERHEIDop.versieInformatie"/>
  </office:meta>
</office:document-meta>
</file>