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rgemeester Van de Pollstraat 573 1064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en verduurzamen van de woning (plaatsen van dakkapellen, aanbouw en kozijnwijziging) </text:p>
            <text:p text:style-name="common-al">Zaakadres: Burgemeester Van de Pollstraat 573 1064AR Amsterdam</text:p>
            <text:p text:style-name="common-al">Datum ontvangst: 17-08-2026</text:p>
            <text:p text:style-name="common-al">Zaaknummer: Z2026-036626</text:p>
            <text:p text:style-name="common-al">DSO-nummer: 202608170134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3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626</meta:user-defined>
    <meta:user-defined meta:name="DCTERMS.abstract">verbouwen en verduurzam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urgemeester Van de Pollstraat 573 1064AR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27</meta:user-defined>
    <meta:user-defined meta:name="OVERHEIDop.GmbID/DC.identifier">gmb-2026-401327</meta:user-defined>
    <meta:user-defined meta:name="OVERHEIDop.versieInformatie"/>
  </office:meta>
</office:document-meta>
</file>