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vastraat 13-H en 15-H 1094G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</text:p>
            <text:p text:style-name="common-al">Besluit: verleend</text:p>
            <text:p text:style-name="common-al">Besluit verzonden op: 24-08-2026</text:p>
            <text:p text:style-name="common-al">Zaakadres: Javastraat 13-H 1094GX Amsterdam, Javastraat 15-H 1094GX Amsterdam</text:p>
            <text:p text:style-name="common-al">Zaaknummer: Z2026-021320</text:p>
            <text:p text:style-name="common-al">DSO-nummer: 20260514000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1320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3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20</meta:user-defined>
    <meta:user-defined meta:name="DCTERMS.abstract">uitvoeren van funderingsherst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Javastraat 13-H en 15-H 1094GX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20</meta:user-defined>
    <meta:user-defined meta:name="OVERHEIDop.GmbID/DC.identifier">gmb-2026-401320</meta:user-defined>
    <meta:user-defined meta:name="OVERHEIDop.versieInformatie"/>
  </office:meta>
</office:document-meta>
</file>