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arkentijnkade 133 1086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ouwen van de woonkamer op het balkon</text:p>
            <text:p text:style-name="common-al">Besluit: verleend</text:p>
            <text:p text:style-name="common-al">Besluit verzonden op: 24-08-2026</text:p>
            <text:p text:style-name="common-al">Zaakadres: Barkentijnkade 133 1086VL Amsterdam</text:p>
            <text:p text:style-name="common-al">Zaaknummer: Z2026-027594</text:p>
            <text:p text:style-name="common-al">DSO-nummer: 202606230117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759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3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94</meta:user-defined>
    <meta:user-defined meta:name="DCTERMS.abstract">uitbouwen van de woonkamer op het balkon</meta:user-defined>
    <dc:language>nl</dc:language>
    <meta:user-defined meta:name="DC.title">Besluit omgevingsvergunning reguliere procedure verleend Barkentijnkade 133 1086VL Amsterdam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026</meta:user-defined>
    <meta:user-defined meta:name="OVERHEIDop.publicationIssue">401315</meta:user-defined>
    <meta:user-defined meta:name="OVERHEIDop.GmbID/DC.identifier">gmb-2026-401315</meta:user-defined>
    <meta:user-defined meta:name="OVERHEIDop.versieInformatie"/>
  </office:meta>
</office:document-meta>
</file>