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sloop, het uitbreiden aan de achterzijde met als doel de woning te verbeteren door meer doorloophoogte te creëren, Vlamingstraat 83 2611KT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lamingstraat 83 2611KT Delft |het uitbreiden aan de achterzijde met als doel de woning te verbeteren door meer doorloophoogte te creëren, 19-08-2026</text:p>
            <text:p text:style-name="common-al">Wilt u meer informatie ontvangen over deze melding? U kunt de stukken opvragen bij het Klantcontactcentrum van de gemeente via telefoonnummer 14015 of via het formulier op www.delft.nl/contact. </text:p>
            <text:p text:style-name="last-al">Deze publicatie is bedoeld om u te informeren. Tegen een melding (of een niet-akkoord) kan geen bezwaarschrift worden ingedien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40131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1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1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lf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Openbare orde en veiligheid | Organisatie en beleid</meta:user-defined>
    <meta:user-defined meta:name="OVERHEIDop.ActiviteitOmgevingsvergunning/OVERHEIDop.activiteit">slopen</meta:user-defined>
    <meta:user-defined meta:name="OVERHEIDop.referentienummer">Z2026-002873</meta:user-defined>
    <meta:user-defined meta:name="DCTERMS.abstract">Dakverbouw 2</meta:user-defined>
    <dc:language>nl</dc:language>
    <meta:user-defined meta:name="OVERHEIDop.locatietype/OVERHEIDop.gebiedsmarkering">Vlak</meta:user-defined>
    <meta:user-defined meta:name="DC.title">Melding sloop, het uitbreiden aan de achterzijde met als doel de woning te verbeteren door meer doorloophoogte te creëren, Vlamingstraat 83 2611KT Delf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310</meta:user-defined>
    <meta:user-defined meta:name="OVERHEIDop.GmbID/DC.identifier">gmb-2026-401310</meta:user-defined>
    <meta:user-defined meta:name="OVERHEIDop.versieInformatie"/>
  </office:meta>
</office:document-meta>
</file>