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rde Oosterparkstraat 141A 1092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op de begane grond en eerste verdieping, een nieuwe trap naar de tweede verdieping, een dakterras op de tweede verdieping en kozijnwijzigingen in de achtergevel.</text:p>
            <text:p text:style-name="common-al">Besluit: verleend</text:p>
            <text:p text:style-name="common-al">Besluit verzonden op: 24-08-2026</text:p>
            <text:p text:style-name="common-al">Zaakadres: Derde Oosterparkstraat 141A 1092CS Amsterdam</text:p>
            <text:p text:style-name="common-al">Zaaknummer: Z2026-014984</text:p>
            <text:p text:style-name="common-al">DSO-nummer: 202604030066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498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3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984</meta:user-defined>
    <meta:user-defined meta:name="DCTERMS.abstract">realiseren van een uitbouw op de begane grond en eerste verdieping, een nieuwe trap naar de tweede verdieping, een dakterras op de tweede ........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rde Oosterparkstraat 141A 1092C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08</meta:user-defined>
    <meta:user-defined meta:name="OVERHEIDop.GmbID/DC.identifier">gmb-2026-401308</meta:user-defined>
    <meta:user-defined meta:name="OVERHEIDop.versieInformatie"/>
  </office:meta>
</office:document-meta>
</file>