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7 augustus 2026 - tijdens het HAN Intro Festival - Stadionplein 1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Ontheffing art.35 Alcoholwet (Stadionplein 1 6532 AJ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3252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9-06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3252/68fdb3c2-05dd-4321-abfb-3fe56b25a28d.pdf" xlink:type="simple">https://besluitenapv.nijmegen.nl/ZD2600083252/68fdb3c2-05dd-4321-abfb-3fe56b25a28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2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7 augustus 2026 - tijdens het HAN Intro Festival - Stadionplein 1 te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91</meta:user-defined>
    <meta:user-defined meta:name="OVERHEIDop.GmbID/DC.identifier">gmb-2026-401291</meta:user-defined>
    <meta:user-defined meta:name="OVERHEIDop.versieInformatie"/>
  </office:meta>
</office:document-meta>
</file>