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tot het verwijderen van een auto geparkeerd bij bushalte Zwaagmeergouw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ESLUIT TOT HET VERWIJDEREN VAN EEN VOERTUIG</text:p>
            <text:p text:style-name="common-al"/>
            <text:p text:style-name="common-al">De gemeente Hoorn heeft op 13 augustus 2026 een Citroën met het Franse kenteken HKL-498-VQ weggesleept vanaf een bushalte op de Zwaagmergouw in Hoorn. Het betreft een zilverkleurige Citroën. </text:p>
            <text:p text:style-name="common-al">De gebruiker heeft het voertuig achtergelaten. Het voertuig is vermoedelijk in eigendom bij een Franse leasemaatschappij. Het stilstaan dan wel parkeren bij een bushalte is in strijd met artikel 23, eerste lid, onder e. van het Reglement verkeersregels en verkeerstekens 1990. Door het voertuig op deze locatie te parkeren werd in strijd met dit voorschrift gehandeld en was het voor de lijnbussen van Connexxion niet mogelijk om gebruik te maken van de bushalte. Gelet hierop heeft de gemeente Hoorn het voertuig met spoedeisende bestuursdwang van de hierboven beschreven locatie verwijderd. Het voertuig is overgebracht naar het Auto- en Takelbedrijf Schoenmaker &amp; Zonen, Kathoek 10, 1633 GB in Avenhorn. </text:p>
            <text:p text:style-name="common-al"/>
            <text:p text:style-name="common-al">Als u de eigenaar bent van dit voertuig, dan verzoeken wij u zo snel mogelijk het voertuig op te halen bij het Auto- en Takelbedrijf Schoenmaker &amp; Zonen. Per dag dat het voertuig daar staat opgeslagen zullen de stallingskosten oplopen. Indien het voertuig vóór 12 november 2026 niet wordt opgehaald zal het voertuig uiteindelijk verkocht dan wel vernietigd worden. </text:p>
            <text:p text:style-name="common-al"/>
            <text:p text:style-name="common-al">BEZWAAR</text:p>
            <text:p text:style-name="common-al">Voor de mogelijkheid tot het indienen van een bezwaar zie elders op deze pagin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40129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9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9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orn</meta:user-defined>
    <meta:user-defined meta:name="OVERHEID.Informatietype/DC.type">officiële publicatie</meta:user-defined>
    <meta:user-defined meta:name="OVERHEID.Gemeente/DCTERMS.publisher">Hoorn</meta:user-defined>
    <meta:user-defined meta:name="OVERHEID.Gemeente/OVERHEID.authority">Hoorn</meta:user-defined>
    <meta:user-defined meta:name="OVERHEID.TaxonomieBeleidsagendaDecentraal/OVERHEID.category">Openbare orde en veiligheid | Organisatie en beleid</meta:user-defined>
    <meta:user-defined meta:name="OVERHEIDop.Rubriek/DC.type">andere beschikking</meta:user-defined>
    <dc:language>nl</dc:language>
    <meta:user-defined meta:name="OVERHEIDop.locatietype/OVERHEIDop.gebiedsmarkering">Weg</meta:user-defined>
    <meta:user-defined meta:name="DC.title">Besluit tot het verwijderen van een auto geparkeerd bij bushalte Zwaagmeergouw</meta:user-defined>
    <meta:user-defined meta:name="DCTERMS.W3CDTF/DCTERMS.available">2026-08-27</meta:user-defined>
    <meta:user-defined meta:name="DCTERMS.W3CDTF/OVERHEIDop.jaargang">2026</meta:user-defined>
    <meta:user-defined meta:name="OVERHEIDop.publicationIssue">401290</meta:user-defined>
    <meta:user-defined meta:name="OVERHEIDop.GmbID/DC.identifier">gmb-2026-401290</meta:user-defined>
    <meta:user-defined meta:name="OVERHEIDop.versieInformatie"/>
  </office:meta>
</office:document-meta>
</file>