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Van Kijfhoeklaan 88, 2597 TE 's-Gravenhage, Van Kijfhoeklaan 86, 2597 TE 's-Gravenhage, Van Kijfhoeklaan 90, 2597 TE 's-Gravenhage, Van Kijfhoeklaan 92, 2597 TE 's-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Van Kijfhoeklaan 86 tot en met 96 door het uitvoeren van dakwerkzaamheden</text:p>
            <text:p text:style-name="common-al"/>
            <text:p text:style-name="common-al">Ons kenmerk: VTH2026-67519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Haagse Hout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Van Kijfhoeklaan 88, 2597 TE 's-Gravenhage, Van Kijfhoeklaan 86, 2597 TE 's-Gravenhage, Van Kijfhoeklaan 90, 2597 TE 's-Gravenhage, Van Kijfhoeklaan 92, 2597 TE 's-Gravenhage, Van Kijfhoeklaan 94, 2597 TE 's-Gravenhage, Van Kijfhoeklaan 96, 2597 TE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3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128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8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8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519</meta:user-defined>
    <meta:user-defined meta:name="DCTERMS.abstract">het veranderen van het pand Van Kijfhoeklaan 86 tot en met 96 door het uitvoeren van dakwerkzaamhed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Omgevingsvergunning - Aangevraagd, Van Kijfhoeklaan 88, 2597 TE 's-Gravenhage, Van Kijfhoeklaan 86, 2597 TE 's-Gravenhage, Van Kijfhoeklaan 90, 2597 TE 's-Gravenhage, Van Kijfhoeklaan 92, 2597 TE 's-G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89</meta:user-defined>
    <meta:user-defined meta:name="OVERHEIDop.GmbID/DC.identifier">gmb-2026-401289</meta:user-defined>
    <meta:user-defined meta:name="OVERHEIDop.versieInformatie"/>
  </office:meta>
</office:document-meta>
</file>