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Woiski, Verzoeklocatie 20260820008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Verzoeklocatie 2026082000801<text:span text:style-name="nadrukvet">; </text:span>het plaatsen van een tent ivm filmopnames in de periode van 24 augustus tot en met 5 oktober 2026</text:p>
            <text:p text:style-name="common-al">
            
          </text:p>
            <text:p text:style-name="common-al">Datum ontvangst: 20-08-2026</text:p>
            <text:p text:style-name="common-al">Zaaknummer: 0000140231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12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316</meta:user-defined>
    <dc:language>nl</dc:language>
    <meta:user-defined meta:name="OVERHEIDop.locatietype/OVERHEIDop.gebiedsmarkering">Vlak</meta:user-defined>
    <meta:user-defined meta:name="DC.title">Omgevingsvergunning aangevraagd: Woiski, Verzoeklocatie 202608200080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82</meta:user-defined>
    <meta:user-defined meta:name="OVERHEIDop.GmbID/DC.identifier">gmb-2026-401282</meta:user-defined>
    <meta:user-defined meta:name="OVERHEIDop.versieInformatie"/>
  </office:meta>
</office:document-meta>
</file>